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222ec274db4baf0471b043cb1f7938c.jpg"/>
  <manifest:file-entry manifest:media-type="image/jpeg" manifest:full-path="Pictures/b75d9bf059fba0ce5e0fd2bde3737955.jpg"/>
  <manifest:file-entry manifest:media-type="image/png" manifest:full-path="Pictures/5cf4dafa650ac840e15ba2845b9ed1bf.png"/>
  <manifest:file-entry manifest:media-type="image/png" manifest:full-path="Pictures/e0ac6347fd44fc90a7935238a76a8e2e.png"/>
  <manifest:file-entry manifest:media-type="image/png" manifest:full-path="Pictures/5b708c0a42dcf47fdebcee64d2cd49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obj:vererb"/><text:bookmark-start text:name="__RefHeading___vererbung_1"/><text:bookmark-start text:name="vererbung"/>Vererbung<text:bookmark-end text:name="__RefHeading___vererbung_1"/><text:bookmark-end text:name="vererbung"/></text:h>
      <text:p text:style-name="Text_20_body">Zu Beginn betrachten wir wieder zwei Objekte mit gemeinsamen Eigenschaften:</text:p>
      <table:table table:style-name="Table">
        <table:table-column table:style-name="odt_auto_style_table_column_1_1"/>
        <table:table-column table:style-name="odt_auto_style_table_column_1_2"/>
        <table:table-row>
          <table:table-cell office:value-type="string" table:style-name="tablecell">
            <text:p text:style-name="tablealignleft"><text:span text:style-name="Strong_20_Emphasis">Objekt:</text:span> Ford Focus
<draw:frame draw:style-name="mediacenter" draw:name="0" text:anchor-type="paragraph" draw:z-index="0" svg:width="6.6145833333333cm" style:rel-width="100%" svg:height="3.1915364583333cm" style:rel-height="scale"><draw:image xlink:href="Pictures/f222ec274db4baf0471b043cb1f7938c.jpg" xlink:type="simple" xlink:show="embed" xlink:actuate="onLoad"/></draw:frame>
(<text:a xlink:type="simple" xlink:href="https://www.flickr.com/photos/50523210@N08/6132990405/in/photolist-akXbnT-akXbvx-2jgdr6-BU5VWM-6b58Ca-7Mi4bJ-q2SVTt-7Minx7-7MecPK-7Met1x-pBP5yi-7VsBwJ-2hALmai-gofaGF-7Mes1e-M1RXzV-Hmohfz-2imEscV-23jaivN-6kLzRA-ruTJh-7Med54-6mUBDQ-ruSUK-7Mi3sd-5dPTKE-nrFdDF-ruThL-8VvyNk-o8FnC-7Zk4B1-59S7Ka-6kGxBe-7Mea3B-jvX8A7-7M6tYH-pBCGik-7M6otM-kxEaGz-7X3Dbs-gofcUW-2hug2hT-8HRWiv-2ckC8HS-8HV7Lq-cuLveY-abgRQJ-nphaBK-7Me6ZK-Kkt1sG" text:style-name="Internet_20_link" text:visited-style-name="Visited_20_Internet_20_Link">Bildquelle</text:a>)</text:p>
            <text:list text:style-name="List_20_1" text:continue-numbering="false">
              <text:list-item>
                <text:p text:style-name="List_20_1_Content_First"> Gewicht: 1,5 Tonnen</text:p>
              </text:list-item>
              <text:list-item>
                <text:p text:style-name="List_20_1_Content"> Leistung: 150 PS</text:p>
              </text:list-item>
              <text:list-item>
                <text:p text:style-name="List_20_1_Content"> Farbe: weiß</text:p>
              </text:list-item>
              <text:list-item>
                <text:p text:style-name="List_20_1_Content"> Geschwindigkeit: 30 km/h</text:p>
              </text:list-item>
              <text:list-item>
                <text:p text:style-name="List_20_1_Content_Last"> Sitzplätze: 5</text:p>
              </text:list-item>
            </text:list>
          </table:table-cell>
          <table:table-cell office:value-type="string" table:style-name="tablecell">
            <text:p text:style-name="tablealignleft"><text:span text:style-name="Strong_20_Emphasis">Objekt:</text:span> Tesla Roadster
<draw:frame draw:style-name="mediacenter" draw:name="1" text:anchor-type="paragraph" draw:z-index="1" svg:width="6.6145833333333cm" style:rel-width="100%" svg:height="4.415234375cm" style:rel-height="scale"><draw:image xlink:href="Pictures/b75d9bf059fba0ce5e0fd2bde3737955.jpg" xlink:type="simple" xlink:show="embed" xlink:actuate="onLoad"/></draw:frame>
(<text:a xlink:type="simple" xlink:href="https://www.flickr.com/photos/8000vueltas/5381204743/in/photolist-9cw5G8-9czbjq-6FdEHj-9czbFU-2Lh8v1-9cw5DX-2hkpVAo-4zeuVq-4zafaF-z4TdDW-poJ34f-2f7CEJS-5pYv1t-9cw63c-9cw5vp-5q3AWW-6F9kxe-9czbih-5pYfpD-bW8cLN-csbyob-9cw5SD-9cw64T-9cw5GX-2Lc9Mt-9czbqY-9czbp1-2LgQeh-9VG7CX-9czbPN-2LbVFg-9czbwh-f3X5Ra-uWDWXm-2Lc3FH-2LbSEM-cUfCjA-9czbkd-9cw5cM-2LgZts-9cw5PD-6Fdr1U-2gv5LFy-9cw63B-5pYbsc-uhdGYJ-9cw62v-ZnTUJ4-5pYgXg-9czbL1" text:style-name="Internet_20_link" text:visited-style-name="Visited_20_Internet_20_Link">Bildquelle</text:a>)</text:p>
            <text:list text:style-name="List_20_1" text:continue-numbering="false">
              <text:list-item>
                <text:p text:style-name="List_20_1_Content_First"> Gewicht: 2 Tonnen</text:p>
              </text:list-item>
              <text:list-item>
                <text:p text:style-name="List_20_1_Content"> Leistung: 306 PS</text:p>
              </text:list-item>
              <text:list-item>
                <text:p text:style-name="List_20_1_Content"> Farbe: blau</text:p>
              </text:list-item>
              <text:list-item>
                <text:p text:style-name="List_20_1_Content"> Geschwindigkeit: 0 km/h</text:p>
              </text:list-item>
              <text:list-item>
                <text:p text:style-name="List_20_1_Content_Last"> Sitzplätze: 2</text:p>
              </text:list-item>
            </text:list>
          </table:table-cell>
        </table:table-row>
      </table:table>
      <text:p text:style-name="Text_20_body">Aus diesen beiden Objekten kann man jetzt eine Klasse PKW bilden:</text:p>
      <text:p text:style-name="Text_20_body"><text:span text:style-name="Strong_20_Emphasis">Klassendiagramm:</text:span>
<draw:frame draw:style-name="mediacenter" draw:name="2" text:anchor-type="paragraph" draw:z-index="2" svg:width="7.9375cm" style:rel-width="100%" svg:height="4.3584090909091cm" style:rel-height="scale"><draw:image xlink:href="Pictures/5cf4dafa650ac840e15ba2845b9ed1bf.png" xlink:type="simple" xlink:show="embed" xlink:actuate="onLoad"/></draw:frame></text:p>
      <text:p text:style-name="Text_20_body"><text:span text:style-name="Strong_20_Emphasis">Pythonquelltext</text:span></text:p>
      <table:table table:style-name="Table">
        <table:table-column table:style-name="odt_auto_style_table_column_2_1"/>
        <table:table-row>
          <table:table-cell office:value-type="string" table:style-name="tablecell">
            <text:p text:style-name="Preformatted_20_Text"><text:span text:style-name="highlight_co1"># Definition einer Klasse PKW</text:span><text:line-break/><text:span text:style-name="highlight_kw1">class</text:span> PKW:<text:line-break/> <text:line-break/><text:s text:c="4"/><text:span text:style-name="highlight_co1"># Attribute der Klasse</text:span><text:line-break/><text:s text:c="4"/>bezeichnung<text:span text:style-name="highlight_sy0">=</text:span><text:span text:style-name="highlight_st0">""</text:span><text:line-break/><text:s text:c="4"/>leistung<text:span text:style-name="highlight_sy0">=</text:span><text:span text:style-name="highlight_nu0">0</text:span><text:line-break/><text:s text:c="4"/>farbe<text:span text:style-name="highlight_sy0">=</text:span><text:span text:style-name="highlight_st0">""</text:span><text:line-break/><text:s text:c="4"/>geschwindigkeit<text:span text:style-name="highlight_sy0">=</text:span><text:span text:style-name="highlight_nu0">0</text:span><text:line-break/><text:s text:c="4"/>sitzplaetze<text:span text:style-name="highlight_sy0">=</text:span><text:span text:style-name="highlight_nu0">0</text:span><text:line-break/> <text:line-break/> <text:line-break/><text:s text:c="4"/><text:span text:style-name="highlight_co1"># Methoden der Klasse</text:span><text:line-break/> <text:line-break/><text:s text:c="4"/><text:span text:style-name="highlight_kw1">def</text:span> <text:span text:style-name="highlight_kw4">__init__</text:span><text:span text:style-name="highlight_br0">(</text:span><text:span text:style-name="highlight_kw2">self</text:span><text:span text:style-name="highlight_sy0">,</text:span> bezeichnung<text:span text:style-name="highlight_sy0">,</text:span> leistung<text:span text:style-name="highlight_sy0">,</text:span> farbe<text:span text:style-name="highlight_sy0">,</text:span> geschwindigkeit<text:span text:style-name="highlight_sy0">,</text:span> sitzplaetze<text:span text:style-name="highlight_br0">)</text:span>: <text:span text:style-name="highlight_co1"># Konstruktor</text:span><text:line-break/><text:s text:c="8"/><text:span text:style-name="highlight_kw2">self</text:span>.<text:span text:style-name="highlight_me1">bezeichnung</text:span> <text:span text:style-name="highlight_sy0">=</text:span> bezeichnung<text:line-break/><text:s text:c="8"/><text:span text:style-name="highlight_kw2">self</text:span>.<text:span text:style-name="highlight_me1">leistung</text:span> <text:span text:style-name="highlight_sy0">=</text:span> leistung<text:line-break/><text:s text:c="8"/><text:span text:style-name="highlight_kw2">self</text:span>.<text:span text:style-name="highlight_me1">farbe</text:span> <text:span text:style-name="highlight_sy0">=</text:span> farbe<text:line-break/><text:s text:c="8"/><text:span text:style-name="highlight_kw2">self</text:span>.<text:span text:style-name="highlight_me1">geschwindigkeit</text:span> <text:span text:style-name="highlight_sy0">=</text:span> geschwindigkeit<text:line-break/><text:s text:c="8"/><text:span text:style-name="highlight_kw2">self</text:span>.<text:span text:style-name="highlight_me1">sitzplaetze</text:span><text:line-break/> <text:line-break/><text:s text:c="4"/><text:span text:style-name="highlight_kw1">def</text:span> geschwindigkeitAendern<text:span text:style-name="highlight_br0">(</text:span><text:span text:style-name="highlight_kw2">self</text:span><text:span text:style-name="highlight_sy0">,</text:span> wert<text:span text:style-name="highlight_br0">)</text:span>:<text:line-break/><text:s text:c="8"/><text:span text:style-name="highlight_kw2">self</text:span>.<text:span text:style-name="highlight_me1">geschwindigkeit</text:span> +<text:span text:style-name="highlight_sy0">=</text:span> wert<text:line-break/><text:s text:c="8"/><text:span text:style-name="highlight_kw1">return</text:span> <text:span text:style-name="highlight_kw2">self</text:span>.<text:span text:style-name="highlight_me1">geschwindigkeit</text:span><text:line-break/> <text:line-break/><text:s text:c="4"/><text:span text:style-name="highlight_kw1">def</text:span> lackieren<text:span text:style-name="highlight_br0">(</text:span><text:span text:style-name="highlight_kw2">self</text:span><text:span text:style-name="highlight_sy0">,</text:span> farbe<text:span text:style-name="highlight_br0">)</text:span>:<text:line-break/><text:s text:c="8"/><text:span text:style-name="highlight_kw2">self</text:span>.<text:span text:style-name="highlight_me1">farbe</text:span> <text:span text:style-name="highlight_sy0">=</text:span> farbe<text:line-break/> <text:line-break/><text:s text:c="4"/><text:span text:style-name="highlight_kw1">def</text:span> ausgabe<text:span text:style-name="highlight_br0">(</text:span><text:span text:style-name="highlight_kw2">self</text:span><text:span text:style-name="highlight_br0">)</text:span>:<text:line-break/><text:s text:c="8"/><text:span text:style-name="highlight_kw1">print</text:span><text:span text:style-name="highlight_br0">(</text:span><text:span text:style-name="highlight_st0">"PKW"</text:span><text:span text:style-name="highlight_br0">)</text:span><text:line-break/><text:s text:c="8"/><text:span text:style-name="highlight_kw1">print</text:span><text:span text:style-name="highlight_br0">(</text:span><text:span text:style-name="highlight_st0">"Bezeichnung:"</text:span><text:span text:style-name="highlight_sy0">,</text:span><text:span text:style-name="highlight_kw2">self</text:span>.<text:span text:style-name="highlight_me1">bezeichnung</text:span><text:span text:style-name="highlight_br0">)</text:span><text:line-break/><text:s text:c="8"/><text:span text:style-name="highlight_kw1">print</text:span><text:span text:style-name="highlight_br0">(</text:span><text:span text:style-name="highlight_st0">"Leistung:"</text:span><text:span text:style-name="highlight_sy0">,</text:span> <text:span text:style-name="highlight_kw2">self</text:span>.<text:span text:style-name="highlight_me1">leistung</text:span><text:span text:style-name="highlight_sy0">,</text:span><text:span text:style-name="highlight_st0">"PS"</text:span><text:span text:style-name="highlight_br0">)</text:span><text:line-break/><text:s text:c="8"/><text:span text:style-name="highlight_kw1">print</text:span><text:span text:style-name="highlight_br0">(</text:span><text:span text:style-name="highlight_st0">"Farbe:"</text:span><text:span text:style-name="highlight_sy0">,</text:span> <text:span text:style-name="highlight_kw2">self</text:span>.<text:span text:style-name="highlight_me1">farbe</text:span><text:span text:style-name="highlight_br0">)</text:span><text:line-break/><text:s text:c="8"/><text:span text:style-name="highlight_kw1">print</text:span><text:span text:style-name="highlight_br0">(</text:span><text:span text:style-name="highlight_st0">"Geschwindigkeit:"</text:span><text:span text:style-name="highlight_sy0">,</text:span> <text:span text:style-name="highlight_kw2">self</text:span>.<text:span text:style-name="highlight_me1">geschwindigkeit</text:span><text:span text:style-name="highlight_sy0">,</text:span><text:span text:style-name="highlight_st0">"km/h"</text:span><text:span text:style-name="highlight_br0">)</text:span><text:line-break/><text:s text:c="8"/><text:span text:style-name="highlight_kw1">print</text:span><text:span text:style-name="highlight_br0">(</text:span><text:span text:style-name="highlight_st0">"Sitzplätze:"</text:span><text:span text:style-name="highlight_sy0">,</text:span><text:span text:style-name="highlight_kw2">self</text:span>.<text:span text:style-name="highlight_me1">sitzplaetze</text:span><text:span text:style-name="highlight_br0">)</text:span><text:line-break/> <text:line-break/><text:span text:style-name="highlight_co1"># Hauptprogramm</text:span><text:line-break/> <text:line-break/><text:span text:style-name="highlight_co1"># Instanzen der Klasse PKW, Objekte werden erzeugt</text:span><text:line-break/> <text:line-break/>ford <text:span text:style-name="highlight_sy0">=</text:span> PKW<text:span text:style-name="highlight_br0">(</text:span><text:span text:style-name="highlight_st0">"Ford Focus"</text:span><text:span text:style-name="highlight_sy0">,</text:span><text:span text:style-name="highlight_nu0">150</text:span><text:span text:style-name="highlight_sy0">,</text:span><text:span text:style-name="highlight_st0">"weiß"</text:span><text:span text:style-name="highlight_sy0">,</text:span><text:span text:style-name="highlight_nu0">30</text:span><text:span text:style-name="highlight_sy0">,</text:span> <text:span text:style-name="highlight_nu0">5</text:span><text:span text:style-name="highlight_br0">)</text:span><text:line-break/>tesla <text:span text:style-name="highlight_sy0">=</text:span> PKW<text:span text:style-name="highlight_br0">(</text:span><text:span text:style-name="highlight_st0">"Tesla Roadster"</text:span><text:span text:style-name="highlight_sy0">,</text:span><text:span text:style-name="highlight_nu0">306</text:span><text:span text:style-name="highlight_sy0">,</text:span><text:span text:style-name="highlight_st0">"blau"</text:span><text:span text:style-name="highlight_sy0">,</text:span><text:span text:style-name="highlight_nu0">0</text:span><text:span text:style-name="highlight_sy0">,</text:span> <text:span text:style-name="highlight_nu0">2</text:span><text:span text:style-name="highlight_br0">)</text:span><text:line-break/> <text:line-break/><text:span text:style-name="highlight_co1"># Für die Objekte wird die Methode ausgabe() ausgeführt</text:span><text:line-break/> <text:line-break/>ford.<text:span text:style-name="highlight_me1">ausgabe</text:span><text:span text:style-name="highlight_br0">(</text:span><text:span text:style-name="highlight_br0">)</text:span><text:line-break/><text:span text:style-name="highlight_kw1">print</text:span><text:span text:style-name="highlight_br0">(</text:span><text:span text:style-name="highlight_br0">)</text:span><text:line-break/>tesla.<text:span text:style-name="highlight_me1">ausgabe</text:span><text:span text:style-name="highlight_br0">(</text:span><text:span text:style-name="highlight_br0">)</text:span></text:p>
          </table:table-cell>
        </table:table-row>
      </table:table>
      <text:p text:style-name="Text_20_body">Neben den Gemeinsamen Attributen haben die beiden Objekte aber auch unterschiedliche Attribute. Der Tesla ist ein Elektroauto, der eine Batterie hat, die geladen wird. Der Ford ist ein Verbrenner, der mit Benzin fährt. Da es noch weitere Elektroautos und Verbrenner gibt könnte man also zwei weitere Klassen <text:span text:style-name="Strong_20_Emphasis">Elekto-PKW</text:span> und <text:span text:style-name="Strong_20_Emphasis">Verbrenner-PKW</text:span> bilden. Diese beiden Klassen haben aber auch gemeinsame Attribute mit der Klasse PKW. Man kann nun die beiden Klassen so bilden, dass sie die gemeinsamen Eigenschaften und Attribute der Klasse <text:span text:style-name="Strong_20_Emphasis">PKW</text:span> erben, so dass nur noch die neuen Eigenschaften und Attribute hinzugefügt werden müssen. Durch dieses Vorgehen kann man einmal programmierten Quelltext wiederverwenden und die Programme werden einfacher und übersichtlicher.</text:p>
      <text:p text:style-name="Text_20_body">Im Klassendiagramm kennzeichnet man die Vererbung durch einen Pfeil:</text:p>
      <text:p text:style-name="Text_20_body"><draw:frame draw:style-name="mediacenter" draw:name="3" text:anchor-type="paragraph" draw:z-index="3" svg:width="10.583333333333cm" svg:height="8.4546742209632cm"><draw:image xlink:href="Pictures/e0ac6347fd44fc90a7935238a76a8e2e.png" xlink:type="simple" xlink:show="embed" xlink:actuate="onLoad"/></draw:frame></text:p>
      <text:h text:style-name="Heading_20_2" text:outline-level="2"><text:bookmark-start text:name="__RefHeading___umsetzung_in_python_2"/><text:bookmark-start text:name="umsetzung_in_python"/>Umsetzung in Python<text:bookmark-end text:name="__RefHeading___umsetzung_in_python_2"/><text:bookmark-end text:name="umsetzung_in_python"/></text:h>
      <text:p text:style-name="Text_20_body">In Python definiert man eine abgeleitete Klasse indem man in der Definition hinter dem Klassennamen den Klassennamen der Elternklasse in Klammern Schreibt, also z.B. <text:span text:style-name="Source_20_Text">class VerbrennerPKW(PKW)</text:span>. </text:p>
      <text:p text:style-name="Text_20_body">In der abgeleiteten Klasse werden dann die neuen Attribute und Methoden hinzugefügt, also z.B. <text:span text:style-name="Source_20_Text">tankinhalt = 0</text:span> und <text:span text:style-name="Source_20_Text">def tanken(wert)</text:span>.</text:p>
      <text:p text:style-name="Text_20_body">Dann müssen noch die Methoden angepasst werden, die weiter genutzt. Bei der <text:span text:style-name="Source_20_Text">__init__</text:span> - Methode kommt der Parameter <text:span text:style-name="Source_20_Text">tankinhalt</text:span> hinzu, der initialisiert werden muss. Im Quelltext kann man nun den Konstruktor der Elternklassse aufrufen: <text:span text:style-name="Source_20_Text">PKW.__init___(self,...)</text:span>. Dabei ist zu beachten, dass hier der Parameter <text:span text:style-name="Source_20_Text">self</text:span> mit übergeben wird. Dadurch werden die Werte an alle lokalen Attribute außer <text:span text:style-name="Source_20_Text">tankinhalt</text:span> übergeben. Im Anschluss wird nun nur noch der Wert an <text:span text:style-name="Source_20_Text">tankinhalt</text:span> übergeben.</text:p>
      <table:table table:style-name="Table">
        <table:table-column table:style-name="odt_auto_style_table_column_3_1"/>
        <table:table-row>
          <table:table-cell office:value-type="string" table:style-name="tablecell">
            <text:p text:style-name="Preformatted_20_Text"><text:span text:style-name="highlight_co1"># Definition einer Klasse PKW</text:span><text:line-break/><text:span text:style-name="highlight_kw1">class</text:span> PKW:<text:line-break/> <text:line-break/><text:s text:c="4"/><text:span text:style-name="highlight_co1"># Attribute der Klasse</text:span><text:line-break/><text:s text:c="4"/>bezeichnung<text:span text:style-name="highlight_sy0">=</text:span><text:span text:style-name="highlight_st0">""</text:span><text:line-break/><text:s text:c="4"/>leistung<text:span text:style-name="highlight_sy0">=</text:span><text:span text:style-name="highlight_nu0">0</text:span><text:line-break/><text:s text:c="4"/>farbe<text:span text:style-name="highlight_sy0">=</text:span><text:span text:style-name="highlight_st0">""</text:span><text:line-break/><text:s text:c="4"/>geschwindigkeit<text:span text:style-name="highlight_sy0">=</text:span><text:span text:style-name="highlight_nu0">0</text:span><text:line-break/><text:s text:c="4"/>sitzplaetze<text:span text:style-name="highlight_sy0">=</text:span><text:span text:style-name="highlight_nu0">0</text:span><text:line-break/> <text:line-break/> <text:line-break/><text:s text:c="4"/><text:span text:style-name="highlight_co1"># Methoden der Klasse</text:span><text:line-break/> <text:line-break/><text:s text:c="4"/><text:span text:style-name="highlight_kw1">def</text:span> <text:span text:style-name="highlight_kw4">__init__</text:span><text:span text:style-name="highlight_br0">(</text:span><text:span text:style-name="highlight_kw2">self</text:span><text:span text:style-name="highlight_sy0">,</text:span> bezeichnung<text:span text:style-name="highlight_sy0">,</text:span> leistung<text:span text:style-name="highlight_sy0">,</text:span> farbe<text:span text:style-name="highlight_sy0">,</text:span> geschwindigkeit<text:span text:style-name="highlight_sy0">,</text:span> sitzplaetze<text:span text:style-name="highlight_br0">)</text:span>: <text:span text:style-name="highlight_co1"># Konstruktor</text:span><text:line-break/><text:s text:c="8"/><text:span text:style-name="highlight_kw2">self</text:span>.<text:span text:style-name="highlight_me1">bezeichnung</text:span> <text:span text:style-name="highlight_sy0">=</text:span> bezeichnung<text:line-break/><text:s text:c="8"/><text:span text:style-name="highlight_kw2">self</text:span>.<text:span text:style-name="highlight_me1">leistung</text:span> <text:span text:style-name="highlight_sy0">=</text:span> leistung<text:line-break/><text:s text:c="8"/><text:span text:style-name="highlight_kw2">self</text:span>.<text:span text:style-name="highlight_me1">farbe</text:span> <text:span text:style-name="highlight_sy0">=</text:span> farbe<text:line-break/><text:s text:c="8"/><text:span text:style-name="highlight_kw2">self</text:span>.<text:span text:style-name="highlight_me1">geschwindigkeit</text:span> <text:span text:style-name="highlight_sy0">=</text:span> geschwindigkeit<text:line-break/><text:s text:c="8"/><text:span text:style-name="highlight_kw2">self</text:span>.<text:span text:style-name="highlight_me1">sitzplaetze</text:span><text:line-break/> <text:line-break/><text:s text:c="4"/><text:span text:style-name="highlight_kw1">def</text:span> geschwindigkeitAendern<text:span text:style-name="highlight_br0">(</text:span><text:span text:style-name="highlight_kw2">self</text:span><text:span text:style-name="highlight_sy0">,</text:span> wert<text:span text:style-name="highlight_br0">)</text:span>:<text:line-break/><text:s text:c="8"/><text:span text:style-name="highlight_kw2">self</text:span>.<text:span text:style-name="highlight_me1">geschwindigkeit</text:span> +<text:span text:style-name="highlight_sy0">=</text:span> wert<text:line-break/><text:s text:c="8"/><text:span text:style-name="highlight_kw1">return</text:span> <text:span text:style-name="highlight_kw2">self</text:span>.<text:span text:style-name="highlight_me1">geschwindigkeit</text:span><text:line-break/> <text:line-break/><text:s text:c="4"/><text:span text:style-name="highlight_kw1">def</text:span> lackieren<text:span text:style-name="highlight_br0">(</text:span><text:span text:style-name="highlight_kw2">self</text:span><text:span text:style-name="highlight_sy0">,</text:span> farbe<text:span text:style-name="highlight_br0">)</text:span>:<text:line-break/><text:s text:c="8"/><text:span text:style-name="highlight_kw2">self</text:span>.<text:span text:style-name="highlight_me1">farbe</text:span> <text:span text:style-name="highlight_sy0">=</text:span> farbe<text:line-break/> <text:line-break/><text:s text:c="4"/><text:span text:style-name="highlight_kw1">def</text:span> ausgabe<text:span text:style-name="highlight_br0">(</text:span><text:span text:style-name="highlight_kw2">self</text:span><text:span text:style-name="highlight_br0">)</text:span>:<text:line-break/><text:s text:c="8"/><text:span text:style-name="highlight_kw1">print</text:span><text:span text:style-name="highlight_br0">(</text:span><text:span text:style-name="highlight_st0">"PKW"</text:span><text:span text:style-name="highlight_br0">)</text:span><text:line-break/><text:s text:c="8"/><text:span text:style-name="highlight_kw1">print</text:span><text:span text:style-name="highlight_br0">(</text:span><text:span text:style-name="highlight_st0">"Bezeichnung:"</text:span><text:span text:style-name="highlight_sy0">,</text:span><text:span text:style-name="highlight_kw2">self</text:span>.<text:span text:style-name="highlight_me1">bezeichnung</text:span><text:span text:style-name="highlight_br0">)</text:span><text:line-break/><text:s text:c="8"/><text:span text:style-name="highlight_kw1">print</text:span><text:span text:style-name="highlight_br0">(</text:span><text:span text:style-name="highlight_st0">"Leistung:"</text:span><text:span text:style-name="highlight_sy0">,</text:span> <text:span text:style-name="highlight_kw2">self</text:span>.<text:span text:style-name="highlight_me1">leistung</text:span><text:span text:style-name="highlight_sy0">,</text:span><text:span text:style-name="highlight_st0">"PS"</text:span><text:span text:style-name="highlight_br0">)</text:span><text:line-break/><text:s text:c="8"/><text:span text:style-name="highlight_kw1">print</text:span><text:span text:style-name="highlight_br0">(</text:span><text:span text:style-name="highlight_st0">"Farbe:"</text:span><text:span text:style-name="highlight_sy0">,</text:span> <text:span text:style-name="highlight_kw2">self</text:span>.<text:span text:style-name="highlight_me1">farbe</text:span><text:span text:style-name="highlight_br0">)</text:span><text:line-break/><text:s text:c="8"/><text:span text:style-name="highlight_kw1">print</text:span><text:span text:style-name="highlight_br0">(</text:span><text:span text:style-name="highlight_st0">"Geschwindigkeit:"</text:span><text:span text:style-name="highlight_sy0">,</text:span> <text:span text:style-name="highlight_kw2">self</text:span>.<text:span text:style-name="highlight_me1">geschwindigkeit</text:span><text:span text:style-name="highlight_sy0">,</text:span><text:span text:style-name="highlight_st0">"km/h"</text:span><text:span text:style-name="highlight_br0">)</text:span><text:line-break/><text:s text:c="8"/><text:span text:style-name="highlight_kw1">print</text:span><text:span text:style-name="highlight_br0">(</text:span><text:span text:style-name="highlight_st0">"Sitzplätze"</text:span><text:span text:style-name="highlight_sy0">,</text:span><text:span text:style-name="highlight_kw2">self</text:span>.<text:span text:style-name="highlight_me1">sitzplaetze</text:span><text:span text:style-name="highlight_br0">)</text:span><text:line-break/> <text:line-break/> <text:line-break/><text:span text:style-name="highlight_co1"># Definition der abgeleiteten Klassen</text:span><text:line-break/> <text:line-break/><text:span text:style-name="highlight_kw1">class</text:span> VerbrennerPKW<text:span text:style-name="highlight_br0">(</text:span>PKW<text:span text:style-name="highlight_br0">)</text:span>:<text:line-break/> <text:line-break/><text:s text:c="4"/><text:span text:style-name="highlight_co1"># zusätzliches Attribut der Klasse</text:span><text:line-break/><text:s text:c="4"/>tankinhalt <text:span text:style-name="highlight_sy0">=</text:span> <text:span text:style-name="highlight_nu0">0</text:span><text:line-break/> <text:line-break/><text:s text:c="4"/><text:span text:style-name="highlight_kw1">def</text:span> <text:span text:style-name="highlight_kw4">__init__</text:span><text:span text:style-name="highlight_br0">(</text:span><text:span text:style-name="highlight_kw2">self</text:span><text:span text:style-name="highlight_sy0">,</text:span> bezeichnung<text:span text:style-name="highlight_sy0">,</text:span> leistung<text:span text:style-name="highlight_sy0">,</text:span> farbe<text:span text:style-name="highlight_sy0">,</text:span> geschwindigkeit<text:span text:style-name="highlight_sy0">,</text:span> sitzplaetze<text:span text:style-name="highlight_sy0">,</text:span> tankinhalt<text:span text:style-name="highlight_br0">)</text:span>: <text:span text:style-name="highlight_co1"># Konstruktor</text:span><text:line-break/><text:s text:c="8"/><text:span text:style-name="highlight_co1"># zunächst wird er Konstruktor der Elternklasse aufgerufen</text:span><text:line-break/><text:s text:c="8"/>PKW.<text:span text:style-name="highlight_kw4">__init__</text:span><text:span text:style-name="highlight_br0">(</text:span><text:span text:style-name="highlight_kw2">self</text:span><text:span text:style-name="highlight_sy0">,</text:span> bezeichnung<text:span text:style-name="highlight_sy0">,</text:span> leistung<text:span text:style-name="highlight_sy0">,</text:span> farbe<text:span text:style-name="highlight_sy0">,</text:span> geschwindigkeit<text:span text:style-name="highlight_sy0">,</text:span> sitzplaetze<text:span text:style-name="highlight_br0">)</text:span><text:line-break/><text:s text:c="8"/><text:span text:style-name="highlight_co1"># dann wird noch das letzte Attribut zugewiesen</text:span><text:line-break/><text:s text:c="8"/><text:span text:style-name="highlight_kw2">self</text:span>.<text:span text:style-name="highlight_me1">tankinhalt</text:span><text:span text:style-name="highlight_sy0">=</text:span>tankinhalt<text:line-break/> <text:line-break/><text:s text:c="4"/><text:span text:style-name="highlight_kw1">def</text:span> ausgabe<text:span text:style-name="highlight_br0">(</text:span><text:span text:style-name="highlight_kw2">self</text:span><text:span text:style-name="highlight_br0">)</text:span>:<text:line-break/><text:s text:c="8"/>PKW.<text:span text:style-name="highlight_me1">ausgabe</text:span><text:span text:style-name="highlight_br0">(</text:span><text:span text:style-name="highlight_kw2">self</text:span><text:span text:style-name="highlight_br0">)</text:span><text:line-break/><text:s text:c="8"/><text:span text:style-name="highlight_kw1">print</text:span><text:span text:style-name="highlight_br0">(</text:span><text:span text:style-name="highlight_st0">"Tankinhalt:"</text:span><text:span text:style-name="highlight_sy0">,</text:span><text:span text:style-name="highlight_kw2">self</text:span>.<text:span text:style-name="highlight_me1">tankinhalt</text:span><text:span text:style-name="highlight_sy0">,</text:span><text:span text:style-name="highlight_st0">"l"</text:span><text:span text:style-name="highlight_br0">)</text:span><text:line-break/> <text:line-break/><text:s text:c="4"/><text:span text:style-name="highlight_kw1">def</text:span> tanken<text:span text:style-name="highlight_br0">(</text:span><text:span text:style-name="highlight_kw2">self</text:span><text:span text:style-name="highlight_sy0">,</text:span>wert<text:span text:style-name="highlight_br0">)</text:span>:<text:line-break/><text:s text:c="8"/><text:span text:style-name="highlight_kw2">self</text:span>.<text:span text:style-name="highlight_me1">tankinhalt</text:span> +<text:span text:style-name="highlight_sy0">=</text:span> wert<text:line-break/> <text:line-break/><text:span text:style-name="highlight_kw1">class</text:span> ElektroPKW<text:span text:style-name="highlight_br0">(</text:span>PKW<text:span text:style-name="highlight_br0">)</text:span>:<text:line-break/> <text:line-break/><text:s text:c="4"/><text:span text:style-name="highlight_co1"># zusätzliches Attribut der Klasse</text:span><text:line-break/><text:s text:c="4"/>ladezustand <text:span text:style-name="highlight_sy0">=</text:span> <text:span text:style-name="highlight_nu0">0</text:span><text:line-break/> <text:line-break/><text:s text:c="4"/><text:span text:style-name="highlight_kw1">def</text:span> <text:span text:style-name="highlight_kw4">__init__</text:span><text:span text:style-name="highlight_br0">(</text:span><text:span text:style-name="highlight_kw2">self</text:span><text:span text:style-name="highlight_sy0">,</text:span> bezeichnung<text:span text:style-name="highlight_sy0">,</text:span> leistung<text:span text:style-name="highlight_sy0">,</text:span> farbe<text:span text:style-name="highlight_sy0">,</text:span> geschwindigkeit<text:span text:style-name="highlight_sy0">,</text:span> sitzplaetze<text:span text:style-name="highlight_sy0">,</text:span> ladezustand<text:span text:style-name="highlight_br0">)</text:span>: <text:span text:style-name="highlight_co1"># Konstruktor</text:span><text:line-break/><text:s text:c="8"/><text:span text:style-name="highlight_co1"># zunächst wird er Konstruktor der Elternklasse aufgerufen</text:span><text:line-break/><text:s text:c="8"/>PKW.<text:span text:style-name="highlight_kw4">__init__</text:span><text:span text:style-name="highlight_br0">(</text:span><text:span text:style-name="highlight_kw2">self</text:span><text:span text:style-name="highlight_sy0">,</text:span> bezeichnung<text:span text:style-name="highlight_sy0">,</text:span> leistung<text:span text:style-name="highlight_sy0">,</text:span> farbe<text:span text:style-name="highlight_sy0">,</text:span> geschwindigkeit<text:span text:style-name="highlight_sy0">,</text:span> sitzplaetze<text:span text:style-name="highlight_br0">)</text:span><text:line-break/><text:s text:c="8"/><text:span text:style-name="highlight_co1"># dann wird noch das letzte Attribut zugewiesen</text:span><text:line-break/><text:s text:c="8"/><text:span text:style-name="highlight_kw2">self</text:span>.<text:span text:style-name="highlight_me1">ladezustand</text:span><text:span text:style-name="highlight_sy0">=</text:span>ladezustand<text:line-break/> <text:line-break/><text:s text:c="4"/><text:span text:style-name="highlight_kw1">def</text:span> ausgabe<text:span text:style-name="highlight_br0">(</text:span><text:span text:style-name="highlight_kw2">self</text:span><text:span text:style-name="highlight_br0">)</text:span>:<text:line-break/><text:s text:c="8"/>PKW.<text:span text:style-name="highlight_me1">ausgabe</text:span><text:span text:style-name="highlight_br0">(</text:span><text:span text:style-name="highlight_kw2">self</text:span><text:span text:style-name="highlight_br0">)</text:span><text:line-break/><text:s text:c="8"/><text:span text:style-name="highlight_kw1">print</text:span><text:span text:style-name="highlight_br0">(</text:span><text:span text:style-name="highlight_st0">"Ladezustand:"</text:span><text:span text:style-name="highlight_sy0">,</text:span><text:span text:style-name="highlight_kw2">self</text:span>.<text:span text:style-name="highlight_me1">ladezustand</text:span><text:span text:style-name="highlight_sy0">,</text:span><text:span text:style-name="highlight_st0">"%"</text:span><text:span text:style-name="highlight_br0">)</text:span><text:line-break/> <text:line-break/><text:s text:c="4"/><text:span text:style-name="highlight_kw1">def</text:span> laden<text:span text:style-name="highlight_br0">(</text:span><text:span text:style-name="highlight_kw2">self</text:span><text:span text:style-name="highlight_sy0">,</text:span>ladezustand<text:span text:style-name="highlight_br0">)</text:span>:<text:line-break/><text:s text:c="8"/><text:span text:style-name="highlight_kw2">self</text:span>.<text:span text:style-name="highlight_me1">ladezustand</text:span> +<text:span text:style-name="highlight_sy0">=</text:span> wert<text:line-break/> <text:line-break/><text:span text:style-name="highlight_co1"># Hauptprogramm</text:span><text:line-break/> <text:line-break/><text:span text:style-name="highlight_co1"># Instanzen der Klasse Verbrenner-PKW wird erzeugt</text:span><text:line-break/> <text:line-break/>ford <text:span text:style-name="highlight_sy0">=</text:span> VerbrennerPKW<text:span text:style-name="highlight_br0">(</text:span><text:span text:style-name="highlight_st0">"Ford Focus"</text:span><text:span text:style-name="highlight_sy0">,</text:span><text:span text:style-name="highlight_nu0">150</text:span><text:span text:style-name="highlight_sy0">,</text:span><text:span text:style-name="highlight_st0">"weiß"</text:span><text:span text:style-name="highlight_sy0">,</text:span><text:span text:style-name="highlight_nu0">30</text:span><text:span text:style-name="highlight_sy0">,</text:span> <text:span text:style-name="highlight_nu0">5</text:span><text:span text:style-name="highlight_sy0">,</text:span> <text:span text:style-name="highlight_nu0">50</text:span><text:span text:style-name="highlight_br0">)</text:span><text:line-break/>tesla <text:span text:style-name="highlight_sy0">=</text:span> ElektroPKW<text:span text:style-name="highlight_br0">(</text:span><text:span text:style-name="highlight_st0">"Tesla Roadster"</text:span><text:span text:style-name="highlight_sy0">,</text:span><text:span text:style-name="highlight_nu0">306</text:span><text:span text:style-name="highlight_sy0">,</text:span><text:span text:style-name="highlight_st0">"blau"</text:span><text:span text:style-name="highlight_sy0">,</text:span><text:span text:style-name="highlight_nu0">0</text:span><text:span text:style-name="highlight_sy0">,</text:span> <text:span text:style-name="highlight_nu0">2</text:span><text:span text:style-name="highlight_sy0">,</text:span> <text:span text:style-name="highlight_nu0">100</text:span><text:span text:style-name="highlight_br0">)</text:span><text:line-break/> <text:line-break/><text:span text:style-name="highlight_co1"># Für die Objekte wird die Methode ausgabe() ausgeführt</text:span><text:line-break/> <text:line-break/>ford.<text:span text:style-name="highlight_me1">ausgabe</text:span><text:span text:style-name="highlight_br0">(</text:span><text:span text:style-name="highlight_br0">)</text:span><text:line-break/><text:span text:style-name="highlight_kw1">print</text:span><text:span text:style-name="highlight_br0">(</text:span><text:span text:style-name="highlight_br0">)</text:span><text:line-break/>tesla.<text:span text:style-name="highlight_me1">ausgabe</text:span><text:span text:style-name="highlight_br0">(</text:span><text:span text:style-name="highlight_br0">)</text:span></text:p>
          </table:table-cell>
        </table:table-row>
      </table:table>
      <text:h text:style-name="Heading_20_2" text:outline-level="2"><text:bookmark-start text:name="__RefHeading___erklaervideo_3"/><text:bookmark-start text:name="erklaervideo"/>Erklärvideo<text:bookmark-end text:name="__RefHeading___erklaervideo_3"/><text:bookmark-end text:name="erklaervideo"/></text:h>
      <text:p text:style-name="Text_20_body"><text:line-break/></text:p>
      <text:h text:style-name="Heading_20_2" text:outline-level="2"><text:bookmark-start text:name="__RefHeading___aufgaben_4"/><text:bookmark-start text:name="aufgaben"/>Aufgaben<text:bookmark-end text:name="__RefHeading___aufgaben_4"/><text:bookmark-end text:name="aufgaben"/></text:h>
      <text:p text:style-name="Text_20_body"><text:span text:style-name="Strong_20_Emphasis">Aufgabe 1</text:span></text:p>
      <text:p text:style-name="Text_20_body">Teste die Klasse vererb.py!
Erzeuge weitere Objekte und teste die Methoden!</text:p>
      <text:p text:style-name="Text_20_body"><text:span text:style-name="Strong_20_Emphasis">Aufgabe 2</text:span></text:p>
      <text:p text:style-name="Text_20_body">Gegeben ist eine Klasse Gebaeude:</text:p>
      <table:table table:style-name="Table">
        <table:table-column table:style-name="odt_auto_style_table_column_4_1"/>
        <table:table-row>
          <table:table-cell office:value-type="string" table:style-name="tablecell">
            <text:p text:style-name="Preformatted_20_Text"><text:span text:style-name="highlight_kw1">class</text:span> Gebaeude:<text:line-break/> <text:line-break/><text:s text:c="4"/><text:span text:style-name="highlight_kw1">def</text:span> <text:span text:style-name="highlight_kw4">__init__</text:span><text:span text:style-name="highlight_br0">(</text:span><text:span text:style-name="highlight_kw2">self</text:span><text:span text:style-name="highlight_sy0">,</text:span> bez<text:span text:style-name="highlight_sy0">,</text:span> sw<text:span text:style-name="highlight_sy0">,</text:span> r<text:span text:style-name="highlight_br0">)</text:span>:<text:line-break/><text:s text:c="8"/><text:span text:style-name="highlight_kw2">self</text:span>.<text:span text:style-name="highlight_me1">bezeichnung</text:span> <text:span text:style-name="highlight_sy0">=</text:span> bez<text:line-break/><text:s text:c="8"/><text:span text:style-name="highlight_kw2">self</text:span>.<text:span text:style-name="highlight_me1">stockwerke</text:span> <text:span text:style-name="highlight_sy0">=</text:span> sw<text:line-break/><text:s text:c="8"/><text:span text:style-name="highlight_kw2">self</text:span>.<text:span text:style-name="highlight_me1">raeume</text:span> <text:span text:style-name="highlight_sy0">=</text:span> r<text:line-break/> <text:line-break/><text:s text:c="4"/><text:span text:style-name="highlight_kw1">def</text:span> <text:span text:style-name="highlight_kw4">__str__</text:span><text:span text:style-name="highlight_br0">(</text:span><text:span text:style-name="highlight_kw2">self</text:span><text:span text:style-name="highlight_br0">)</text:span>:<text:line-break/><text:s text:c="8"/><text:span text:style-name="highlight_kw1">return</text:span> <text:span text:style-name="highlight_st0">"Bezeichnung: "</text:span> + <text:span text:style-name="highlight_kw2">str</text:span><text:span text:style-name="highlight_br0">(</text:span><text:span text:style-name="highlight_kw2">self</text:span>.<text:span text:style-name="highlight_me1">bezeichnung</text:span><text:span text:style-name="highlight_br0">)</text:span> + <text:span text:style-name="highlight_st0">", Stockwerke: "</text:span> \<text:line-break/><text:s text:c="12"/>+ <text:span text:style-name="highlight_kw2">str</text:span><text:span text:style-name="highlight_br0">(</text:span><text:span text:style-name="highlight_kw2">self</text:span>.<text:span text:style-name="highlight_me1">stockwerke</text:span><text:span text:style-name="highlight_br0">)</text:span> + <text:span text:style-name="highlight_st0">", Räume: "</text:span> + <text:span text:style-name="highlight_kw2">str</text:span><text:span text:style-name="highlight_br0">(</text:span><text:span text:style-name="highlight_kw2">self</text:span>.<text:span text:style-name="highlight_me1">raeume</text:span><text:span text:style-name="highlight_br0">)</text:span><text:line-break/> <text:line-break/><text:s text:c="4"/><text:span text:style-name="highlight_kw1">def</text:span> ausgabe<text:span text:style-name="highlight_br0">(</text:span><text:span text:style-name="highlight_kw2">self</text:span><text:span text:style-name="highlight_br0">)</text:span>:<text:line-break/><text:s text:c="8"/><text:span text:style-name="highlight_kw1">print</text:span><text:span text:style-name="highlight_br0">(</text:span><text:span text:style-name="highlight_kw2">self</text:span><text:span text:style-name="highlight_br0">)</text:span></text:p>
          </table:table-cell>
        </table:table-row>
      </table:table>
      <text:p text:style-name="Text_20_body">Programmiere zwei weitere Klassen Krankenhaus und Schule die entsprechend dem Klassendiagramm von Gebaeude abgeleitet werden.</text:p>
      <text:p text:style-name="Text_20_body"><draw:frame draw:style-name="mediacenter" draw:name="4" text:anchor-type="paragraph" draw:z-index="4" svg:width="10.583333333333cm" svg:height="6.8992616033755cm"><draw:image xlink:href="Pictures/5b708c0a42dcf47fdebcee64d2cd4937.png" xlink:type="simple" xlink:show="embed" xlink:actuate="onLoad"/></draw:frame></text:p>
      <text:p text:style-name="Text_20_body">Schreibe in den abgeleiteten Klassen die Methoden <text:span text:style-name="Source_20_Text">__init__</text:span> und <text:span text:style-name="Source_20_Text">__str__</text:span> um, so dass jeweils das zusätzliche Attribut mit übergeben bzw. ausgegeben wird.</text:p>
      <text:p text:style-name="Text_20_body">Teste die neuen Klassen und ihre Methoden an eigenen Beispielen.</text:p>
      <text:p text:style-name="Text_20_body"><text:a xlink:type="simple" xlink:href="https://herrmix.de/dokuwiki/doku.php?id=python:loesungen:obj:vererb" text:style-name="Internet_20_link" text:visited-style-name="Visited_20_Internet_20_Link"> &gt;&gt; Vererbung - Lösungen</text:a></text:p>
      <text:p text:style-name="Text_20_body"><text:a xlink:type="simple" xlink:href="https://herrmix.de/dokuwiki/doku.php?id=python:obj:mehrvererb" text:style-name="Internet_20_link" text:visited-style-name="Visited_20_Internet_20_Link"> &gt;&gt; Mehrfachvererbung</text:a></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19::18:58</meta:creation-date>
    <dc:creator>Generated</dc:creator>
    <dc:date>2026-08-24T19::18:58</dc:date>
    <dc:language>en-US</dc:language>
    <meta:editing-cycles>1</meta:editing-cycles>
    <meta:editing-duration>PT0S</meta:editing-duration>
    <dc:title>python:obj:vererb</dc:title>
  </office:meta>
</office:document-meta>
</file>